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ální" style:master-page-name="MP0" style:family="paragraph">
      <style:paragraph-properties fo:break-before="page" fo:text-align="center"/>
      <style:text-properties fo:font-weight="bold" style:font-weight-asian="bold" style:font-weight-complex="bold" fo:color="#00B050" fo:font-size="20pt" style:font-size-asian="20pt" style:font-size-complex="20pt"/>
    </style:style>
    <style:style style:name="P2" style:parent-style-name="Normální" style:family="paragraph">
      <style:paragraph-properties fo:text-align="center"/>
      <style:text-properties fo:color="#00B050" fo:font-size="14pt" style:font-size-asian="14pt" style:font-size-complex="14pt"/>
    </style:style>
    <style:style style:name="P3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4" style:parent-style-name="Normální" style:family="paragraph">
      <style:text-properties fo:font-size="13pt" style:font-size-asian="13pt" style:font-size-complex="13pt"/>
    </style:style>
    <style:style style:name="P5" style:parent-style-name="Normální" style:family="paragraph">
      <style:text-properties fo:font-size="13pt" style:font-size-asian="13pt" style:font-size-complex="13pt"/>
    </style:style>
    <style:style style:name="P6" style:parent-style-name="Normální" style:family="paragraph">
      <style:text-properties fo:font-size="13pt" style:font-size-asian="13pt" style:font-size-complex="13pt"/>
    </style:style>
    <style:style style:name="P7" style:parent-style-name="Normální" style:family="paragraph">
      <style:text-properties fo:font-size="13pt" style:font-size-asian="13pt" style:font-size-complex="13pt"/>
    </style:style>
    <style:style style:name="P8" style:parent-style-name="Normální" style:family="paragraph">
      <style:text-properties fo:font-size="13pt" style:font-size-asian="13pt" style:font-size-complex="13pt"/>
    </style:style>
    <style:style style:name="P9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10" style:parent-style-name="Normální" style:family="paragraph">
      <style:text-properties fo:font-size="13pt" style:font-size-asian="13pt" style:font-size-complex="13pt"/>
    </style:style>
    <style:style style:name="P11" style:parent-style-name="Normální" style:family="paragraph">
      <style:text-properties fo:font-size="13pt" style:font-size-asian="13pt" style:font-size-complex="13pt"/>
    </style:style>
    <style:style style:name="P12" style:parent-style-name="Normální" style:family="paragraph">
      <style:text-properties fo:font-size="13pt" style:font-size-asian="13pt" style:font-size-complex="13pt"/>
    </style:style>
    <style:style style:name="P13" style:parent-style-name="Normální" style:family="paragraph">
      <style:text-properties fo:font-size="13pt" style:font-size-asian="13pt" style:font-size-complex="13pt"/>
    </style:style>
    <style:style style:name="P14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15" style:parent-style-name="Normální" style:family="paragraph">
      <style:text-properties fo:font-size="13pt" style:font-size-asian="13pt" style:font-size-complex="13pt"/>
    </style:style>
    <style:style style:name="P16" style:parent-style-name="Normální" style:family="paragraph">
      <style:paragraph-properties fo:margin-left="0.4916in" fo:text-indent="-0.4916in">
        <style:tab-stops/>
      </style:paragraph-properties>
      <style:text-properties fo:font-size="13pt" style:font-size-asian="13pt" style:font-size-complex="13pt"/>
    </style:style>
    <style:style style:name="P17" style:parent-style-name="Normální" style:family="paragraph">
      <style:text-properties fo:font-size="13pt" style:font-size-asian="13pt" style:font-size-complex="13pt"/>
    </style:style>
    <style:style style:name="P18" style:parent-style-name="Normální" style:family="paragraph">
      <style:text-properties fo:font-size="13pt" style:font-size-asian="13pt" style:font-size-complex="13pt"/>
    </style:style>
    <style:style style:name="P19" style:parent-style-name="Normální" style:family="paragraph">
      <style:text-properties fo:font-size="13pt" style:font-size-asian="13pt" style:font-size-complex="13pt"/>
    </style:style>
    <style:style style:name="P20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21" style:parent-style-name="Normální" style:family="paragraph">
      <style:text-properties fo:font-size="13pt" style:font-size-asian="13pt" style:font-size-complex="13pt"/>
    </style:style>
    <style:style style:name="P22" style:parent-style-name="Normální" style:family="paragraph">
      <style:text-properties fo:font-size="13pt" style:font-size-asian="13pt" style:font-size-complex="13pt"/>
    </style:style>
    <style:style style:name="P23" style:parent-style-name="Normální" style:family="paragraph">
      <style:text-properties fo:font-size="13pt" style:font-size-asian="13pt" style:font-size-complex="13pt"/>
    </style:style>
    <style:style style:name="P24" style:parent-style-name="Normální" style:family="paragraph">
      <style:text-properties fo:font-size="13pt" style:font-size-asian="13pt" style:font-size-complex="13pt"/>
    </style:style>
    <style:style style:name="P25" style:parent-style-name="Normální" style:family="paragraph">
      <style:text-properties fo:font-size="13pt" style:font-size-asian="13pt" style:font-size-complex="13pt"/>
    </style:style>
    <style:style style:name="P26" style:parent-style-name="Normální" style:family="paragraph">
      <style:text-properties fo:font-size="13pt" style:font-size-asian="13pt" style:font-size-complex="13pt"/>
    </style:style>
    <style:style style:name="P27" style:parent-style-name="Normální" style:family="paragraph">
      <style:text-properties fo:font-size="13pt" style:font-size-asian="13pt" style:font-size-complex="13pt"/>
    </style:style>
    <style:style style:name="P28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29" style:parent-style-name="Normální" style:family="paragraph">
      <style:paragraph-properties fo:margin-bottom="0in" fo:line-height="200%"/>
      <style:text-properties fo:font-size="13pt" style:font-size-asian="13pt" style:font-size-complex="13pt"/>
    </style:style>
    <style:style style:name="P30" style:parent-style-name="Normální" style:family="paragraph">
      <style:paragraph-properties fo:margin-bottom="0in" fo:line-height="200%"/>
      <style:text-properties fo:font-size="13pt" style:font-size-asian="13pt" style:font-size-complex="13pt"/>
    </style:style>
    <style:style style:name="P31" style:parent-style-name="Normální" style:family="paragraph">
      <style:paragraph-properties fo:margin-bottom="0in" fo:line-height="200%"/>
      <style:text-properties fo:font-size="13pt" style:font-size-asian="13pt" style:font-size-complex="13pt"/>
    </style:style>
    <style:style style:name="P32" style:parent-style-name="Normální" style:family="paragraph">
      <style:paragraph-properties fo:margin-bottom="0in" fo:line-height="200%"/>
      <style:text-properties fo:font-weight="bold" style:font-weight-asian="bold" style:font-weight-complex="bold" fo:color="#00B050" fo:font-size="16pt" style:font-size-asian="16pt" style:font-size-complex="16pt"/>
    </style:style>
    <style:style style:name="P33" style:parent-style-name="Normální" style:family="paragraph">
      <style:paragraph-properties fo:margin-bottom="0in" fo:line-height="200%"/>
    </style:style>
    <style:style style:name="T34" style:parent-style-name="Standardnípísmoodstavce" style:family="text">
      <style:text-properties fo:font-size="13pt" style:font-size-asian="13pt" style:font-size-complex="13pt"/>
    </style:style>
    <style:style style:name="P35" style:parent-style-name="Normální" style:family="paragraph">
      <style:paragraph-properties fo:margin-bottom="0in" fo:line-height="200%"/>
      <style:text-properties fo:font-size="13pt" style:font-size-asian="13pt" style:font-size-complex="13pt"/>
    </style:style>
    <style:style style:name="P36" style:parent-style-name="Normální" style:family="paragraph">
      <style:paragraph-properties fo:margin-bottom="0in" fo:line-height="200%"/>
      <style:text-properties fo:font-size="13pt" style:font-size-asian="13pt" style:font-size-complex="13pt"/>
    </style:style>
    <style:style style:name="P37" style:parent-style-name="Normální" style:family="paragraph">
      <style:text-properties fo:font-size="13pt" style:font-size-asian="13pt" style:font-size-complex="13pt"/>
    </style:style>
    <style:style style:name="P38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39" style:parent-style-name="Normální" style:family="paragraph">
      <style:text-properties fo:font-size="13pt" style:font-size-asian="13pt" style:font-size-complex="13pt"/>
    </style:style>
    <style:style style:name="P40" style:parent-style-name="Normální" style:family="paragraph">
      <style:text-properties fo:font-size="13pt" style:font-size-asian="13pt" style:font-size-complex="13pt"/>
    </style:style>
    <style:style style:name="P41" style:parent-style-name="Normální" style:family="paragraph">
      <style:text-properties fo:font-size="13pt" style:font-size-asian="13pt" style:font-size-complex="13pt"/>
    </style:style>
    <style:style style:name="P42" style:parent-style-name="Normální" style:family="paragraph">
      <style:text-properties fo:font-size="13pt" style:font-size-asian="13pt" style:font-size-complex="13pt"/>
    </style:style>
    <style:style style:name="P43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44" style:parent-style-name="Normální" style:family="paragraph">
      <style:text-properties fo:font-size="13pt" style:font-size-asian="13pt" style:font-size-complex="13pt"/>
    </style:style>
    <style:style style:name="P45" style:parent-style-name="Normální" style:family="paragraph">
      <style:text-properties fo:font-size="13pt" style:font-size-asian="13pt" style:font-size-complex="13pt"/>
    </style:style>
    <style:style style:name="P46" style:parent-style-name="Normální" style:family="paragraph">
      <style:text-properties fo:font-size="13pt" style:font-size-asian="13pt" style:font-size-complex="13pt"/>
    </style:style>
    <style:style style:name="P47" style:parent-style-name="Normální" style:family="paragraph">
      <style:text-properties fo:font-size="13pt" style:font-size-asian="13pt" style:font-size-complex="13pt"/>
    </style:style>
    <style:style style:name="P48" style:parent-style-name="Normální" style:family="paragraph">
      <style:text-properties fo:font-size="13pt" style:font-size-asian="13pt" style:font-size-complex="13pt"/>
    </style:style>
    <style:style style:name="T49" style:parent-style-name="Standardnípísmoodstavce" style:family="text">
      <style:text-properties fo:font-size="13pt" style:font-size-asian="13pt" style:font-size-complex="13pt"/>
    </style:style>
    <style:style style:name="P50" style:parent-style-name="Normální" style:family="paragraph">
      <style:text-properties fo:font-size="13pt" style:font-size-asian="13pt" style:font-size-complex="13pt"/>
    </style:style>
    <style:style style:name="P51" style:parent-style-name="Normální" style:family="paragraph">
      <style:text-properties fo:font-size="13pt" style:font-size-asian="13pt" style:font-size-complex="13pt"/>
    </style:style>
    <style:style style:name="P52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53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54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55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56" style:parent-style-name="Normální" style:family="paragraph">
      <style:text-properties fo:font-size="13pt" style:font-size-asian="13pt" style:font-size-complex="13pt"/>
    </style:style>
    <style:style style:name="P57" style:parent-style-name="Normální" style:family="paragraph">
      <style:text-properties fo:font-size="13pt" style:font-size-asian="13pt" style:font-size-complex="13pt"/>
    </style:style>
    <style:style style:name="P58" style:parent-style-name="Normální" style:family="paragraph">
      <style:text-properties fo:font-size="13pt" style:font-size-asian="13pt" style:font-size-complex="13pt"/>
    </style:style>
    <style:style style:name="P59" style:parent-style-name="Normální" style:family="paragraph">
      <style:text-properties fo:font-size="13pt" style:font-size-asian="13pt" style:font-size-complex="13pt"/>
    </style:style>
    <style:style style:name="P60" style:parent-style-name="Normální" style:family="paragraph">
      <style:text-properties fo:font-size="13pt" style:font-size-asian="13pt" style:font-size-complex="13pt"/>
    </style:style>
    <style:style style:name="P61" style:parent-style-name="Normální" style:family="paragraph">
      <style:text-properties fo:font-weight="bold" style:font-weight-asian="bold" style:font-weight-complex="bold" fo:color="#00B050" fo:font-size="16pt" style:font-size-asian="16pt" style:font-size-complex="16pt"/>
    </style:style>
    <style:style style:name="P62" style:parent-style-name="Normální" style:family="paragraph">
      <style:text-properties fo:font-size="13pt" style:font-size-asian="13pt" style:font-size-complex="13pt"/>
    </style:style>
    <style:style style:name="P63" style:parent-style-name="Normální" style:family="paragraph">
      <style:text-properties fo:font-size="13pt" style:font-size-asian="13pt" style:font-size-complex="13pt"/>
    </style:style>
    <style:style style:name="P64" style:parent-style-name="Normální" style:family="paragraph">
      <style:text-properties fo:font-size="13pt" style:font-size-asian="13pt" style:font-size-complex="13pt"/>
    </style:style>
    <style:style style:name="P65" style:parent-style-name="Normální" style:family="paragraph">
      <style:text-properties fo:font-size="13pt" style:font-size-asian="13pt" style:font-size-complex="13pt"/>
    </style:style>
    <style:style style:name="P66" style:parent-style-name="Normální" style:family="paragraph">
      <style:text-properties fo:font-size="13pt" style:font-size-asian="13pt" style:font-size-complex="13pt"/>
    </style:style>
    <style:style style:name="P67" style:parent-style-name="Normální" style:family="paragraph">
      <style:text-properties fo:font-size="13pt" style:font-size-asian="13pt" style:font-size-complex="13pt"/>
    </style:style>
    <style:style style:name="T68" style:parent-style-name="Standardnípísmoodstavce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Akce ve školním roce 2025/2026</text:p>
      <text:p text:style-name="P2"/>
      <text:p text:style-name="P3">ZÁŘÍ</text:p>
      <text:p text:style-name="P4">4.9. Informační schůzka s rodiči v ZŠ (v 16 hodin)<text:s/></text:p>
      <text:p text:style-name="P5">5.9. Kouzelnické vystoupení<text:s/></text:p>
      <text:p text:style-name="P6">12.9. Návštěva statku v Žabčicích<text:s/></text:p>
      <text:p text:style-name="P7">30.9. Dopravní hřiště Pohořelice (3. – 5. ročník)</text:p>
      <text:p text:style-name="P8"/>
      <text:p text:style-name="P9">ŘÍJEN</text:p>
      <text:p text:style-name="P10">Začátek kroužků –<text:s/>keramika, sportovní kroužek</text:p>
      <text:p text:style-name="P11">7.10. Beseda s lesním pedagogem a návštěva zámku v Židlochovicích (1. – 3. ročník)</text:p>
      <text:p text:style-name="P12">27.10. – 29.10. Podzimní prázdniny</text:p>
      <text:p text:style-name="P13"/>
      <text:p text:style-name="P14">LISTOPAD</text:p>
      <text:p text:style-name="P15">6.11. Dýňový večer, začátek v 17 hod.</text:p>
      <text:p text:style-name="P16">20.11. Třídní schůzky – individuální konzultace<text:s/></text:p>
      <text:p text:style-name="P17">21.11.<text:s/>Divadlo v Hustopečích – Jak Uhlíř Skoumal Svěrák (1. – 3. ročník)</text:p>
      <text:p text:style-name="P18">26.11. Zahájení plaveckého výcviku v Hustopečích (1. a 2. ročník)<text:s/></text:p>
      <text:p text:style-name="P19"/>
      <text:p text:style-name="P20">PROSINEC</text:p>
      <text:p text:style-name="P21">6.12. Rozsvícení vánočního stromu u Obecního úřadu v Unkovicích (vystoupení dětí z MŠ a ZŠ); prodej výrobků pro nadaci Dobrý anděl – 16 hodin<text:s/></text:p>
      <text:p text:style-name="P22">Zdobení vánočního stromku v ZŠ i MŠ</text:p>
      <text:p text:style-name="P23">15.12. Vánoční trhy v Brně – 5. ročník<text:s/></text:p>
      <text:p text:style-name="P24">16.12. Návštěva nejstarších občanů v obci s přáním</text:p>
      <text:p text:style-name="P25">18.12. Vánoční školní kino, vánoční čtení, vaření punče<text:s/></text:p>
      <text:p text:style-name="P26">19.12. Ježíškova nadílka v ZŠ, předávání dárečků<text:s/></text:p>
      <text:p text:style-name="P27">22.12.2025 – 2.1.2026 Vánoční prázdniny</text:p>
      <text:p text:style-name="P28">LEDEN</text:p>
      <text:p text:style-name="P29">13.1. Polytechnické dílny a sebeobrana (Pohořelice)<text:s/></text:p>
      <text:p text:style-name="P30">29.1. Předávání pololetního vysvědčení<text:s/></text:p>
      <text:p text:style-name="P31">30.1. Pololetní prázdniny</text:p>
      <text:p text:style-name="P32">ÚNOR</text:p>
      <text:p text:style-name="P33"><text:span text:style-name="T34">10.2. Zápis do ZŠ<text:s/></text:span></text:p>
      <text:p text:style-name="P35">16.2. - 22.2. Jarní prázdniny v ZŠ</text:p>
      <text:p text:style-name="P36">25.2. Poslední<text:s/>lekce plaveckého výcviku</text:p>
      <text:p text:style-name="P37"/>
      <text:p text:style-name="P38">BŘEZEN</text:p>
      <text:p text:style-name="P39">11.3. Divadlo Radost (1.,2. ročník)</text:p>
      <text:p text:style-name="P40">20.3. Matematický klokan – soutěž<text:s/></text:p>
      <text:p text:style-name="P41">26.3. Preventivní program První pomoc (3.-5.ročník)<text:s/></text:p>
      <text:p text:style-name="P42"/>
      <text:p text:style-name="P43">DUBEN</text:p>
      <text:p text:style-name="P44">2.4. Velikonoční prázdniny ZŠ</text:p>
      <text:p text:style-name="P45">11.4. Aprílový karneval<text:s/></text:p>
      <text:p text:style-name="P46">14.4. Výlet se SVČ<text:s/>Pohořelice<text:s/></text:p>
      <text:p text:style-name="P47">20.4. Dopravní výchova (Pohořelice)<text:s/></text:p>
      <text:p text:style-name="P48">22.4. v 10 hod. Den Země</text:p>
      <text:p text:style-name="Normální"><text:span text:style-name="T49">27.4. Třídní schůzky v ZŠ</text:span></text:p>
      <text:p text:style-name="P50">28.4. Projekt Etiketa do škol<text:s/></text:p>
      <text:p text:style-name="P51"/>
      <text:p text:style-name="P52"/>
      <text:p text:style-name="P53"/>
      <text:p text:style-name="P54"/>
      <text:p text:style-name="P55">KVĚTEN</text:p>
      <text:p text:style-name="P56">4.5. Projekt Etiketa do škol<text:s/></text:p>
      <text:p text:style-name="P57">14.5. Besídka ke dni matek v ZŠ</text:p>
      <text:p text:style-name="P58">18.5. Focení na závěr roku</text:p>
      <text:p text:style-name="P59">19.5. Knihovna Židlochovice – 4. + 5. ročník<text:s/></text:p>
      <text:p text:style-name="P60"/>
      <text:p text:style-name="P61">ČERVEN</text:p>
      <text:p text:style-name="P62">1.6. Den dětí – zahrada ZŠ</text:p>
      <text:p text:style-name="P63">4.6. Divadlo Radost – 3. – 5. ročník<text:s/></text:p>
      <text:p text:style-name="P64">9.6. Divadlo Radost – 1., 2. ročník<text:s/></text:p>
      <text:p text:style-name="P65">15.6. Školní výlet ZŠ</text:p>
      <text:p text:style-name="P66">18.6. Rozloučení se školním rokem (pasování budoucích školáků na zahradě ZŠ, rozloučení s páťáky)</text:p>
      <text:p text:style-name="P67">22.6. ZOO Hodonín – 1., 2. ročník<text:s/></text:p>
      <text:p text:style-name="Normální"><text:span text:style-name="T68">26.6. Předávání vysvědčení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enka Veselá</meta:initial-creator>
    <dc:creator>Marketa Kaluzikova</dc:creator>
    <meta:creation-date>2026-03-24T12:06:00Z</meta:creation-date>
    <dc:date>2026-05-28T16:13:00Z</dc:date>
    <meta:print-date>2024-09-09T14:42:00Z</meta:print-date>
    <meta:template xlink:href="Normal" xlink:type="simple"/>
    <meta:editing-cycles>8</meta:editing-cycles>
    <meta:editing-duration>PT420S</meta:editing-duration>
    <meta:document-statistic meta:page-count="1" meta:paragraph-count="4" meta:word-count="296" meta:character-count="2041" meta:row-count="14" meta:non-whitespace-character-count="1749"/>
  </office:meta>
</office:document-meta>
</file>